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43b9d6334b8a43f9fc4dbedb5c237e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7a"/><text:bookmark-start text:name="__RefHeading___hallo_1"/><text:bookmark-start text:name="hallo"/>Hallo!<text:bookmark-end text:name="__RefHeading___hallo_1"/><text:bookmark-end text:name="hallo"/></text:h>
      <text:h text:style-name="Heading_20_5" text:outline-level="5"><text:bookmark-start text:name="__RefHeading___hier_geht_es_um_die_7a_2"/><text:bookmark-start text:name="hier_geht_es_um_die_7a"/>Hier geht es um die 7a!<text:bookmark-end text:name="__RefHeading___hier_geht_es_um_die_7a_2"/><text:bookmark-end text:name="hier_geht_es_um_die_7a"/></text:h>
      <text:p text:style-name="Text_20_body"><text:span text:style-name="Strong_20_Emphasis">Das hier ist fett</text:span> <text:line-break/>
<text:span text:style-name="Emphasis">Das kursiv</text:span> <text:line-break/>
<text:span text:style-name="underline">und das unterstrichen</text:span> <text:line-break/>
Hier ist ein Bild des JSG: <text:line-break/>
<draw:frame draw:style-name="media" draw:name="0" text:anchor-type="as-char" draw:z-index="0" svg:width="16.933333333333cm" svg:height="5.0270833333333cm"><draw:image xlink:href="Pictures/d43b9d6334b8a43f9fc4dbedb5c237e3.png" xlink:type="simple" xlink:show="embed" xlink:actuate="onLoad"/></draw:frame> <text:line-break/>
An der Schule gibt es:<text:line-break/></text:p>
      <text:list text:style-name="List_20_1" text:continue-numbering="false">
        <text:list-item>
          <text:p text:style-name="List_20_1_Content_First">Klassen</text:p>
        </text:list-item>
        <text:list-item>
          <text:p text:style-name="List_20_1_Content">Schüler</text:p>
        </text:list-item>
        <text:list-item>
          <text:p text:style-name="List_20_1_Content_Last">Lehrer</text:p>
        </text:list-item>
      </text:list>
      <text:h text:style-name="Heading_20_1" text:outline-level="1"><text:bookmark-start text:name="__RefHeading___wer_haette_das_gedacht_3"/><text:bookmark-start text:name="wer_haette_das_gedacht"/>Wer hätte das gedacht????????<text:bookmark-end text:name="__RefHeading___wer_haette_das_gedacht_3"/><text:bookmark-end text:name="wer_haette_das_gedacht"/></text:h>
      <text:p text:style-name="Preformatted_20_Text"><text:s text:c="12"/>''-bearbeitet von Simon Taeger''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3::30:45</meta:creation-date>
    <dc:creator>Generated</dc:creator>
    <dc:date>2026-08-24T13::30:45</dc:date>
    <dc:language>en-US</dc:language>
    <meta:editing-cycles>1</meta:editing-cycles>
    <meta:editing-duration>PT0S</meta:editing-duration>
    <dc:title>7a</dc:title>
  </office:meta>
</office:document-meta>
</file>