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5b665da15d29cc73ade9e96ab678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underline"><text:span text:style-name="Strong_20_Emphasis"><text:bookmark text:name="antigone"/>Antigone</text:span></text:span>
Antigones Eltern hatten mit ihr noch drei weitere Kinder: <text:line-break/>
Ismene und die Brüder Eteokles, Polyneikes.<text:line-break/>
Nachdem <text:a xlink:type="simple" xlink:href="https://metzger-obermeier.de/drama7l2025/doku.php?id=oedipus_steckbrief" text:style-name="Internet_20_link" text:visited-style-name="Visited_20_Internet_20_Link">Ödipus</text:a> <text:a xlink:type="simple" xlink:href="https://metzger-obermeier.de/drama7l2025/doku.php?id=theben" text:style-name="Internet_20_link" text:visited-style-name="Visited_20_Internet_20_Link">Theben</text:a> verlassen hatte vertrieb Eteokles seinen Bruder,<text:line-break/>
welcher mit einem feindlichen Heer nach Theben zurückkehrte. im Zweikampf an der Stadt Mauer fielen beide.<text:line-break/>
Kreon wurde neuer Herrscher, Bruder der Iokaste.<text:line-break/>
Antigone wiedersetzte sich dem Verbot, welches von Kreon aufgestellt wurde, dieses besagte das die Leichen des<text:line-break/>Feindes nicht bestated 
— <text:span text:style-name="Emphasis"><text:a xlink:type="simple" xlink:href="mailto:Lara.Weber@Ikmax.de" text:style-name="Internet_20_link" text:visited-style-name="Visited_20_Internet_20_Link">Lara Weber</text:a> 2025/07/15 08:43</text:span></text:p>
      <text:p text:style-name="Text_20_body"><draw:frame draw:style-name="media" draw:name="0" text:anchor-type="as-char" draw:z-index="0" svg:width="11.90625cm" svg:height="9.525cm"><draw:image xlink:href="Pictures/685b665da15d29cc73ade9e96ab678c6.png" xlink:type="simple" xlink:show="embed" xlink:actuate="onLoad"/></draw:frame></text:p>
      <text:p text:style-name="Text_20_body"><text:a xlink:type="simple" xlink:href="https://studyflix.de/deutsch/antigone-zusammenfassung-4551" text:style-name="Internet_20_link" text:visited-style-name="Visited_20_Internet_20_Link">https://studyflix.de/deutsch/antigone-zusammenfassung-455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6::32:05</meta:creation-date>
    <dc:creator>Generated</dc:creator>
    <dc:date>2026-09-12T16::32:05</dc:date>
    <dc:language>en-US</dc:language>
    <meta:editing-cycles>1</meta:editing-cycles>
    <meta:editing-duration>PT0S</meta:editing-duration>
    <dc:title>antigone</dc:title>
  </office:meta>
</office:document-meta>
</file>