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94a8da9207a403065078f68ae59f3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pollo"/><text:bookmark-start text:name="__RefHeading___apollo_1"/><text:bookmark-start text:name="apollo"/>Apollo<text:bookmark-end text:name="__RefHeading___apollo_1"/><text:bookmark-end text:name="apollo"/></text:h>
      <text:p text:style-name="Text_20_body">Apollo ist in der griechischen Mythologie der Gott der Musik, der Künste, des Lichts, der Heilung, der Weissagung und der Bogenschützen. Er ist einer der zwölf olympischen Götter.</text:p>
      <text:h text:style-name="Heading_20_3" text:outline-level="3"><text:bookmark-start text:name="__RefHeading___steckbrief_2"/><text:bookmark-start text:name="steckbrief"/>Steckbrief<text:bookmark-end text:name="__RefHeading___steckbrief_2"/><text:bookmark-end text:name="steckbrief"/></text:h>
      <text:p text:style-name="Text_20_body"><text:span text:style-name="Strong_20_Emphasis">Familie</text:span>:</text:p>
      <text:list text:style-name="List_20_1" text:continue-numbering="false">
        <text:list-item>
          <text:p text:style-name="List_20_1_Content_First"> Sohn von <text:a xlink:type="simple" xlink:href="https://www.geschichte-abitur.de/griechische-mythologie-a-bis-z/zeus" text:style-name="Internet_20_link" text:visited-style-name="Visited_20_Internet_20_Link">Zeus</text:a> und <text:a xlink:type="simple" xlink:href="https://griechische-mythologie.fandom.com/wiki/Leto" text:style-name="Internet_20_link" text:visited-style-name="Visited_20_Internet_20_Link">Leto</text:a>                                                 <draw:frame draw:style-name="mediaright" draw:name="0" text:anchor-type="paragraph" draw:z-index="0" svg:width="15.08125cm" svg:height="13.678958333333cm"><draw:image xlink:href="Pictures/5a94a8da9207a403065078f68ae59f34.png" xlink:type="simple" xlink:show="embed" xlink:actuate="onLoad"/></draw:frame></text:p>
        </text:list-item>
        <text:list-item>
          <text:p text:style-name="List_20_1_Content_Last"> Zwillingsschwester ist die Göttin Artemis </text:p>
        </text:list-item>
      </text:list>
      <text:p text:style-name="Text_20_body"><text:span text:style-name="Strong_20_Emphasis">Herkunft und Name:</text:span></text:p>
      <text:list text:style-name="List_20_1" text:continue-numbering="false">
        <text:list-item>
          <text:p text:style-name="List_20_1_Content_First"> Ursprung des Apollon-Kults wird in Kleinasien vermutet</text:p>
        </text:list-item>
        <text:list-item>
          <text:p text:style-name="List_20_1_Content_Last"> Möglicherweise bedeutete der Name auf Griechisch „Verkünder“, „Zerstörer“ bzw. „Vernichter“ oder„Unheilabwehrer“!</text:p>
        </text:list-item>
      </text:list>
      <text:p text:style-name="Text_20_body"><text:span text:style-name="Strong_20_Emphasis">Attribute:</text:span></text:p>
      <text:p text:style-name="Text_20_body">Er wird oft mit einer Leier (Lyra), einem Bogen und Pfeilen, einem Lorbeerkranz und gelegentlich auch mit einem Hirsch dargestellt. </text:p>
      <text:p text:style-name="Text_20_body"><text:span text:style-name="Strong_20_Emphasis">Römische Entsprechung:</text:span></text:p>
      <text:p text:style-name="Text_20_body">Im Römischen Reich wurde Apollo ebenfalls verehrt und hatte keine andere Bezeichnung als im Griechischen. </text:p>
      <text:p text:style-name="Text_20_body"> — <text:span text:style-name="Emphasis"><text:a xlink:type="simple" xlink:href="mailto:finnschneider2012@gmail.com" text:style-name="Internet_20_link" text:visited-style-name="Visited_20_Internet_20_Link">Finn Schneider</text:a> 2025/07/18 12:54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4::10:14</meta:creation-date>
    <dc:creator>Generated</dc:creator>
    <dc:date>2026-09-13T14::10:14</dc:date>
    <dc:language>en-US</dc:language>
    <meta:editing-cycles>1</meta:editing-cycles>
    <meta:editing-duration>PT0S</meta:editing-duration>
    <dc:title>apollo</dc:title>
  </office:meta>
</office:document-meta>
</file>