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2554e0181e95a28a59e8615e951f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phne"/>55t<text:span text:style-name="Strong_20_Emphasis">Die Nymphe Daphne</text:span></text:p>
      <text:p text:style-name="Text_20_body">Daphne (<text:span text:style-name="Emphasis">altgr. Dáphnē, dt. Lorbeer</text:span>), eine Nymphe der griechischen Mythologie, ist eine Tochter des Flussgottes Peneios in Thessalien. Laut einer anderen Version ist sie die Tochter des Flussgottes Ladon in Arkadien. </text:p>
      <text:p text:style-name="Text_20_body">Mythos</text:p>
      <text:p text:style-name="Text_20_body">Als <text:a xlink:type="simple" xlink:href="https://metzger-obermeier.de/drama7l2025/doku.php?id=apollo" text:style-name="Internet_20_link" text:visited-style-name="Visited_20_Internet_20_Link">Apollo</text:a>n den Liebesgott Eros als schlechten Schützen verspottete, rächte sich dieser, indem er einen Liebespfeil mit einer goldenen Spitze auf ihn und einen mit bleierner Spitze auf Daphne abschoss. Apollon verliebte sich in Daphne, während diese, von einem genau das Gegenteil bewirkenden Pfeil Eros’ getroffen, für jene Liebschaft unempfänglich wurde. Als Apollon Daphne vergewaltigen wollte, floh sie. Erschöpft von der Verfolgung durch Apollon flehte sie zu ihrem Vater Peneios, dass er ihre – den Apollon reizende – Gestalt wandeln möge. Daraufhin erstarrten ihre Glieder und sie verwandelte sich in einen Lorbeerbaum. Der Lorbeer war Apollon seither heilig. Zum Gedenken an Daphne trug er einen Lorbeerkranz oder eine mit Lorbeer geschmückte Kithara.</text:p>
      <text:p text:style-name="Text_20_body">Darstellung in der Kunst</text:p>
      <text:p text:style-name="Text_20_body"><draw:frame draw:style-name="media" draw:name="0" text:anchor-type="as-char" draw:z-index="0" svg:width="37.253333333333cm" style:rel-width="100%" svg:height="20.955cm" style:rel-height="scale"><draw:image xlink:href="Pictures/492554e0181e95a28a59e8615e951f9d.png" xlink:type="simple" xlink:show="embed" xlink:actuate="onLoad"/></draw:frame>
Die Sage um Daphne hat zahlreiche Künstler inspiriert, wobei meist der Augenblick der Verwandlung im Blickpunkt steht. </text:p>
      <text:p text:style-name="Text_20_body">Ein Video von Daphne und Apollon:</text:p>
      <text:p text:style-name="Text_20_body"><text:a xlink:type="simple" xlink:href="https://www.youtube.com/watch?v=Okr00OAzD_I" text:style-name="Internet_20_link" text:visited-style-name="Visited_20_Internet_20_Link">https://www.youtube.com/watch?v=Okr00OAzD_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4::10:51</meta:creation-date>
    <dc:creator>Generated</dc:creator>
    <dc:date>2026-09-13T14::10:51</dc:date>
    <dc:language>en-US</dc:language>
    <meta:editing-cycles>1</meta:editing-cycles>
    <meta:editing-duration>PT0S</meta:editing-duration>
    <dc:title>daphne</dc:title>
  </office:meta>
</office:document-meta>
</file>