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webp" manifest:full-path="Pictures/cd4e6952b5bccf9cbaa725cb7324e87d.webp"/>
  <manifest:file-entry manifest:media-type="image/webp" manifest:full-path="Pictures/0460376a5a98e78edd696d8c96c8cf00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kaste"/><text:bookmark-start text:name="__RefHeading___iokaste_1"/><text:bookmark-start text:name="iokaste"/>Iokaste<text:bookmark-end text:name="__RefHeading___iokaste_1"/><text:bookmark-end text:name="iokaste"/></text:h>
      <text:p text:style-name="Text_20_body"><draw:frame draw:style-name="mediaright" draw:name="0" text:anchor-type="paragraph" draw:z-index="0" svg:width="6.6145833333333cm" style:rel-width="100%" svg:height="5.2916666666667cm" style:rel-height="scale"><draw:image xlink:href="Pictures/cd4e6952b5bccf9cbaa725cb7324e87d.webp" xlink:type="simple" xlink:show="embed" xlink:actuate="onLoad"/></draw:frame><text:line-break/>
Iokaste ist eine<text:a xlink:type="simple" xlink:href="https://metzger-obermeier.de/drama7l2025/doku.php?id=tragik" text:style-name="Internet_20_link" text:visited-style-name="Visited_20_Internet_20_Link"> tragische</text:a> Figur in der griechischen Mythologie, vor allem bekannt durch die Sage von <text:a xlink:type="simple" xlink:href="https://metzger-obermeier.de/drama7l2025/doku.php?id=oedipus_geschichte" text:style-name="Internet_20_link" text:visited-style-name="Visited_20_Internet_20_Link">Ödipus</text:a>, ihren Sohn und gleichzeitig auch Ehemann. Sie wollte mit <text:a xlink:type="simple" xlink:href="https://metzger-obermeier.de/drama7l2025/doku.php?id=laios" text:style-name="Internet_20_link" text:visited-style-name="Visited_20_Internet_20_Link">Laios</text:a>, <text:a xlink:type="simple" xlink:href="https://metzger-obermeier.de/drama7l2025/doku.php?id=oedipus_steckbrief" text:style-name="Internet_20_link" text:visited-style-name="Visited_20_Internet_20_Link">Ödipus</text:a>` Vater, ein Kind bekommen, obwohl das <text:a xlink:type="simple" xlink:href="https://metzger-obermeier.de/drama7l2025/doku.php?id=orakel_delphi" text:style-name="Internet_20_link" text:visited-style-name="Visited_20_Internet_20_Link">Orakel von Delphi</text:a> vorhersagte, dass dieser sie heiraten und ihren Ehemann töten würde.<text:line-break/>
 Der blinde Seher <text:a xlink:type="simple" xlink:href="https://metzger-obermeier.de/drama7l2025/doku.php?id=seher_teiresias" text:style-name="Internet_20_link" text:visited-style-name="Visited_20_Internet_20_Link">Teiresias</text:a> deckte<text:a xlink:type="simple" xlink:href="https://metzger-obermeier.de/drama7l2025/doku.php?id=oedipus_geschichte" text:style-name="Internet_20_link" text:visited-style-name="Visited_20_Internet_20_Link"> Ödipus</text:a> auf, dass der König<text:a xlink:type="simple" xlink:href="https://metzger-obermeier.de/drama7l2025/doku.php?id=laios" text:style-name="Internet_20_link" text:visited-style-name="Visited_20_Internet_20_Link"> Laios</text:a>´ Mörder war und nachdem dieser ins Exil ging erhängte  sich Iokaste. Hier kommst du zu einem <text:a xlink:type="simple" xlink:href="http://example.com" text:style-name="Internet_20_link" text:visited-style-name="Visited_20_Internet_20_Link">Video</text:a>!<text:span text:style-name="Emphasis"> 
</text:span></text:p>
      <text:p text:style-name="Text_20_body"><draw:frame draw:style-name="media" draw:name="rechtsbündig Legend" text:anchor-type="as-char" draw:z-index="0" svg:width="6.6145833333333cm" style:rel-width="100%"><draw:text-box><text:p text:style-name="legendcenter"><draw:frame draw:style-name="media" draw:name="rechtsbündig" text:anchor-type="as-char" draw:z-index="1" svg:width="6.6145833333333cm" style:rel-width="100%" svg:height="5.2916666666667cm" style:rel-height="scale"><draw:image xlink:href="Pictures/0460376a5a98e78edd696d8c96c8cf00.webp" xlink:type="simple" xlink:show="embed" xlink:actuate="onLoad"/></draw:frame>rechtsbündig</text:p></draw:text-box></draw:frame></text:p>
      <text:p text:style-name="Text_20_body"> — <text:span text:style-name="Emphasis"><text:a xlink:type="simple" xlink:href="mailto:idamo1305@gmail.com" text:style-name="Internet_20_link" text:visited-style-name="Visited_20_Internet_20_Link">Ida Moser</text:a> 2025/07/22 08:5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1:52</meta:creation-date>
    <dc:creator>Generated</dc:creator>
    <dc:date>2026-09-13T14::11:52</dc:date>
    <dc:language>en-US</dc:language>
    <meta:editing-cycles>1</meta:editing-cycles>
    <meta:editing-duration>PT0S</meta:editing-duration>
    <dc:title>iokaste</dc:title>
  </office:meta>
</office:document-meta>
</file>