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e229059edbe6218babfec0d2d1bc02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ios"/><text:bookmark-start text:name="__RefHeading___laios_1"/><text:bookmark-start text:name="laios"/>Laios<text:bookmark-end text:name="__RefHeading___laios_1"/><text:bookmark-end text:name="laios"/></text:h>
      <text:p text:style-name="Text_20_body"><draw:frame draw:style-name="mediaright" draw:name="0" text:anchor-type="paragraph" draw:z-index="0" svg:width="12.964583333333cm" svg:height="10.186458333333cm"><draw:image xlink:href="Pictures/1e229059edbe6218babfec0d2d1bc028.png" xlink:type="simple" xlink:show="embed" xlink:actuate="onLoad"/></draw:frame></text:p>
      <text:h text:style-name="Heading_20_2" text:outline-level="2"><text:bookmark-start text:name="__RefHeading___geschichte_von_laios_2"/><text:bookmark-start text:name="geschichte_von_laios"/>Geschichte von Laios<text:bookmark-end text:name="__RefHeading___geschichte_von_laios_2"/><text:bookmark-end text:name="geschichte_von_laios"/></text:h>
      <text:p text:style-name="Text_20_body"><text:line-break/>
Laios ist der leibliche Vater von <text:a xlink:type="simple" xlink:href="https://metzger-obermeier.de/drama7l2025/doku.php?id=oedipus_steckbrief" text:style-name="Internet_20_link" text:visited-style-name="Visited_20_Internet_20_Link">Ödipus</text:a>, er hat ein durch ein Orakel erfahren, dass sein Sohn Ödipus ihn töten und seine Frau, Iokaste heiraten wird.Er setzt Ödipus in den Bergen aus, aber er wird von einem Hirten gefunden und zu seinen Adoptiveltern, Polybos und Merope, die Könige von Korinth, gebracht. Laios ist mit einer Kutsche und seinen Sklaven unterwegs als er auf Ödipus trifft, dieser tötet ihn und seine Sklaven, weil sie ihn nicht durchlassen wollten.<text:line-break/>
 — <text:span text:style-name="Emphasis"><text:a xlink:type="simple" xlink:href="mailto:lorenzgold280512@gmail.com" text:style-name="Internet_20_link" text:visited-style-name="Visited_20_Internet_20_Link">Lorenz Gold</text:a><text:a xlink:type="simple" xlink:href="mailto:hoefling.d@gmx.de" text:style-name="Internet_20_link" text:visited-style-name="Visited_20_Internet_20_Link">Korbinian Höfling</text:a> 2025/07/18 12:34</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4::11:38</meta:creation-date>
    <dc:creator>Generated</dc:creator>
    <dc:date>2026-09-13T14::11:38</dc:date>
    <dc:language>en-US</dc:language>
    <meta:editing-cycles>1</meta:editing-cycles>
    <meta:editing-duration>PT0S</meta:editing-duration>
    <dc:title>laios</dc:title>
  </office:meta>
</office:document-meta>
</file>