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86dd899c8f5c13764c827ce1cfe3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9.2604166666667cm" style:rel-width="100%" svg:height="5.1703993055556cm" style:rel-height="scale"><draw:image xlink:href="Pictures/0586dd899c8f5c13764c827ce1cfe3d1.png" xlink:type="simple" xlink:show="embed" xlink:actuate="onLoad"/></draw:frame><text:line-break/><text:bookmark text:name="mzo"/>
Eine Liste ist einfach zu erstellen:<text:line-break/></text:p>
      <text:list text:style-name="Numbering_20_1" text:continue-numbering="false">
        <text:list-item>
          <text:p text:style-name="Numbering_20_1_Content_First"> Alpha</text:p>
        </text:list-item>
        <text:list-item>
          <text:p text:style-name="Numbering_20_1_Content"> Bravo</text:p>
        </text:list-item>
        <text:list-item>
          <text:p text:style-name="Numbering_20_1_Content_Last"> Charlie</text:p>
        </text:list-item>
      </text:list>
      <text:p text:style-name="Text_20_body">Den <text:a xlink:type="simple" xlink:href="https://www.projekt-gutenberg.org/aischylo/sieben/sieben.html" text:style-name="Internet_20_link" text:visited-style-name="Visited_20_Internet_20_Link">kompletten Text</text:a> der <text:a xlink:type="simple" xlink:href="https://metzger-obermeier.de/drama7l2025/doku.php?id=tragik" text:style-name="Internet_20_link" text:visited-style-name="Visited_20_Internet_20_Link">Tragödie</text:a> <text:span text:style-name="Emphasis">Sieben gegen Theben</text:span> gibt's beim <text:a xlink:type="simple" xlink:href="https://www.projekt-gutenberg.org/info/texte/index.html" text:style-name="Internet_20_link" text:visited-style-name="Visited_20_Internet_20_Link">Guttenberg-Projekt</text:a>.</text:p>
      <text:p text:style-name="Text_20_body"> — <text:span text:style-name="Emphasis"><text:a xlink:type="simple" xlink:href="mailto:uliinst@gmx.de" text:style-name="Internet_20_link" text:visited-style-name="Visited_20_Internet_20_Link">Uli Metzger-Obermeier</text:a> 2025/07/22 08:4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37:58</meta:creation-date>
    <dc:creator>Generated</dc:creator>
    <dc:date>2026-08-24T13::37:58</dc:date>
    <dc:language>en-US</dc:language>
    <meta:editing-cycles>1</meta:editing-cycles>
    <meta:editing-duration>PT0S</meta:editing-duration>
    <dc:title>mzo</dc:title>
  </office:meta>
</office:document-meta>
</file>