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0c05fd44213a8c07d9ac4c3d950150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pythia"/><text:bookmark-start text:name="__RefHeading___pythia_1"/><text:bookmark-start text:name="pythia"/>Pythia<text:bookmark-end text:name="__RefHeading___pythia_1"/><text:bookmark-end text:name="pythia"/></text:h>
      <text:p text:style-name="Text_20_body"><draw:frame draw:style-name="mediaright" draw:name="0" text:anchor-type="paragraph" draw:z-index="0" svg:width="4.8947916666667cm" style:rel-width="100%" svg:height="7.1966666666667cm" style:rel-height="scale"><draw:image xlink:href="Pictures/e0c05fd44213a8c07d9ac4c3d9501503.png" xlink:type="simple" xlink:show="embed" xlink:actuate="onLoad"/></draw:frame>
Die Pythia war die Priesterin des Orakels von Delphi, die in veränderten Bewusstseinszuständen Prophezeiungen verkündete. Sie saß auf einem Dreifuß über einem Erdspalt im Apollotempel und sprach unter dem Einfluss von möglicherweise betäubenden Gasen, die aus dem Spalt aufstiegen. Ihre Worte wurden dann von den Oberpriestern des Gottes <text:a xlink:type="simple" xlink:href="https://metzger-obermeier.de/drama7l2025/doku.php?id=apollo" text:style-name="Internet_20_link" text:visited-style-name="Visited_20_Internet_20_Link">Apollo</text:a> interpretiert und weitergegeben.  </text:p>
      <text:h text:style-name="Heading_20_3" text:outline-level="3"><text:bookmark-start text:name="__RefHeading___allgemeine_informationen_2"/><text:bookmark-start text:name="allgemeine_informationen"/>Allgemeine Informationen:<text:bookmark-end text:name="__RefHeading___allgemeine_informationen_2"/><text:bookmark-end text:name="allgemeine_informationen"/></text:h>
      <text:h text:style-name="Heading_20_4" text:outline-level="4"><text:bookmark-start text:name="__RefHeading___amt_3"/><text:bookmark-start text:name="amt"/>Amt:<text:bookmark-end text:name="__RefHeading___amt_3"/><text:bookmark-end text:name="amt"/></text:h>
      <text:p text:style-name="Text_20_body">Die Pythia war die einzige Frau, die den Apollontempel 
betreten durfte, während der Kult ansonsten männlichen              </text:p>
      <text:h text:style-name="Heading_20_4" text:outline-level="4"><text:bookmark-start text:name="__RefHeading___auswahl_4"/><text:bookmark-start text:name="auswahl"/>Auswahl:<text:bookmark-end text:name="__RefHeading___auswahl_4"/><text:bookmark-end text:name="auswahl"/></text:h>
      <text:p text:style-name="Text_20_body">Die Pythia wurde aus den Einwohnerinnen von Delphi ausgewählt und musste bestimmte Voraussetzungen erfüllen, darunter ein unbescholtener Ruf und oft auch ein gewisses Alter. </text:p>
      <text:h text:style-name="Heading_20_4" text:outline-level="4"><text:bookmark-start text:name="__RefHeading___rolle_5"/><text:bookmark-start text:name="rolle"/>Rolle:<text:bookmark-end text:name="__RefHeading___rolle_5"/><text:bookmark-end text:name="rolle"/></text:h>
      <text:p text:style-name="Text_20_body">Die Pythia diente als Medium zwischen den Menschen und dem Gott Apollon und übermittelte die Prophezeiungen, wobei ihre Worte oft mehrdeutig und Interpretationsbedürftig waren. </text:p>
      <text:h text:style-name="Heading_20_4" text:outline-level="4"><text:bookmark-start text:name="__RefHeading___trance_6"/><text:bookmark-start text:name="trance"/>Trance:<text:bookmark-end text:name="__RefHeading___trance_6"/><text:bookmark-end text:name="trance"/></text:h>
      <text:p text:style-name="Text_20_body">Es wird angenommen, dass die Pythia durch die Gase aus dem Erdspalt in einen veränderten Bewusstseinszustand geriet, der als Trance bezeichnet wird. </text:p>
      <text:h text:style-name="Heading_20_4" text:outline-level="4"><text:bookmark-start text:name="__RefHeading___deutung_7"/><text:bookmark-start text:name="deutung"/>Deutung:<text:bookmark-end text:name="__RefHeading___deutung_7"/><text:bookmark-end text:name="deutung"/></text:h>
      <text:p text:style-name="Text_20_body">Die Orakelsprüche der Pythia wurden von den Oberpriestern des Gottes Apollon interpretiert und weitergegeben. </text:p>
      <text:h text:style-name="Heading_20_4" text:outline-level="4"><text:bookmark-start text:name="__RefHeading___ende_8"/><text:bookmark-start text:name="ende"/>Ende:<text:bookmark-end text:name="__RefHeading___ende_8"/><text:bookmark-end text:name="ende"/></text:h>
      <text:p text:style-name="Text_20_body">Das letzte Orakel soll im Jahr 362 n. Chr. erteilt worden sein. </text:p>
      <text:p text:style-name="Text_20_body"> — <text:span text:style-name="Emphasis"><text:a xlink:type="simple" xlink:href="mailto:finnschneider2012@gmail.com" text:style-name="Internet_20_link" text:visited-style-name="Visited_20_Internet_20_Link">Finn Schneider</text:a> 2025/07/22 08:48</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14::10:43</meta:creation-date>
    <dc:creator>Generated</dc:creator>
    <dc:date>2026-09-13T14::10:43</dc:date>
    <dc:language>en-US</dc:language>
    <meta:editing-cycles>1</meta:editing-cycles>
    <meta:editing-duration>PT0S</meta:editing-duration>
    <dc:title>pythia</dc:title>
  </office:meta>
</office:document-meta>
</file>