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42fcb4027ff8e4329070ef98827f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baum"/>Ödipus Stammbaum</text:span></text:p>
      <text:p text:style-name="Text_20_body"><text:a xlink:type="simple" xlink:href="https://metzger-obermeier.de/drama7l2025/doku.php?id=oedipus_geschichte" text:style-name="Internet_20_link" text:visited-style-name="Visited_20_Internet_20_Link">Ödipus</text:a> ist der Sohn von König <text:a xlink:type="simple" xlink:href="https://metzger-obermeier.de/drama7l2025/doku.php?id=laios" text:style-name="Internet_20_link" text:visited-style-name="Visited_20_Internet_20_Link">Laios</text:a> und Königin <text:a xlink:type="simple" xlink:href="https://metzger-obermeier.de/drama7l2025/doku.php?id=iokaste" text:style-name="Internet_20_link" text:visited-style-name="Visited_20_Internet_20_Link">Iokaste</text:a>. Er heiratete König <text:a xlink:type="simple" xlink:href="https://metzger-obermeier.de/drama7l2025/doku.php?id=iokaste" text:style-name="Internet_20_link" text:visited-style-name="Visited_20_Internet_20_Link">Iokaste</text:a> und hatte 4 Kinder mit ihr. <text:a xlink:type="simple" xlink:href="https://metzger-obermeier.de/drama7l2025/doku.php?id=laios" text:style-name="Internet_20_link" text:visited-style-name="Visited_20_Internet_20_Link">Laios</text:a> hat noch einen Bruder Kreon, dieser hatte noch eine Frau  Eurydike und ein Kind Haimon. </text:p>
      <text:p text:style-name="Text_20_body"><draw:frame draw:style-name="media" draw:name="0" text:anchor-type="as-char" draw:z-index="0" svg:width="27.834166666667cm" style:rel-width="100%" svg:height="11.350625cm" style:rel-height="scale"><draw:image xlink:href="Pictures/4342fcb4027ff8e4329070ef98827fd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1:49</meta:creation-date>
    <dc:creator>Generated</dc:creator>
    <dc:date>2026-09-13T14::11:49</dc:date>
    <dc:language>en-US</dc:language>
    <meta:editing-cycles>1</meta:editing-cycles>
    <meta:editing-duration>PT0S</meta:editing-duration>
    <dc:title>stammbaum</dc:title>
  </office:meta>
</office:document-meta>
</file>