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2f9b1d3f0b3c20812672808f74726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eben"/><text:bookmark-start text:name="__RefHeading___theben_1"/><text:bookmark-start text:name="theben"/>Theben<text:bookmark-end text:name="__RefHeading___theben_1"/><text:bookmark-end text:name="theben"/></text:h>
      <text:p text:style-name="Text_20_body"><draw:frame draw:style-name="mediaright" draw:name="0" text:anchor-type="paragraph" draw:z-index="0" svg:width="13.229166666667cm" svg:height="7.9980255991285cm"><draw:image xlink:href="Pictures/02f9b1d3f0b3c20812672808f74726a1.png" xlink:type="simple" xlink:show="embed" xlink:actuate="onLoad"/></draw:frame><text:line-break/>
Die Stadt <text:a xlink:type="simple" xlink:href="https://de.wikipedia.org/wiki/Theben_(B%C3%B6otien)" text:style-name="Internet_20_link" text:visited-style-name="Visited_20_Internet_20_Link">Theben</text:a> ist z.B. aus dem Mythos <text:a xlink:type="simple" xlink:href="https://metzger-obermeier.de/drama7l2025/doku.php?id=oedipus_geschichte" text:style-name="Internet_20_link" text:visited-style-name="Visited_20_Internet_20_Link">Ödipus</text:a> bekannt geworden.<text:line-break/>
Sie ist heute unter dem Namen Thiva bekannt.<text:line-break/>
In der griechischen Tragödie „König <text:a xlink:type="simple" xlink:href="https://metzger-obermeier.de/drama7l2025/doku.php?id=oedipus_geschichte" text:style-name="Internet_20_link" text:visited-style-name="Visited_20_Internet_20_Link">Ödipus</text:a>“ von Sophokles, ist Theben von einer Pest heimgesucht. Der Fluch, der Theben trifft, wird mit dem Mord an König <text:a xlink:type="simple" xlink:href="https://metzger-obermeier.de/drama7l2025/doku.php?id=laios" text:style-name="Internet_20_link" text:visited-style-name="Visited_20_Internet_20_Link">Laios</text:a> in Verbindung gebracht. <text:a xlink:type="simple" xlink:href="https://metzger-obermeier.de/drama7l2025/doku.php?id=oedipus_geschichte" text:style-name="Internet_20_link" text:visited-style-name="Visited_20_Internet_20_Link">Ödipus</text:a>, der aktuelle König, versucht, die Pest zu beenden, indem er den Mörder seines Vorgängers sucht.<text:line-break/>
Er fragt den blinden Seher <text:a xlink:type="simple" xlink:href="https://metzger-obermeier.de/drama7l2025/doku.php?id=seher_teiresias" text:style-name="Internet_20_link" text:visited-style-name="Visited_20_Internet_20_Link">Teiresias</text:a>, der ihm sagt dass er selber der Mörder von <text:a xlink:type="simple" xlink:href="https://metzger-obermeier.de/drama7l2025/doku.php?id=laios" text:style-name="Internet_20_link" text:visited-style-name="Visited_20_Internet_20_Link">Laius</text:a> ist.</text:p>
      <text:p text:style-name="Text_20_body"> — <text:span text:style-name="Emphasis"><text:a xlink:type="simple" xlink:href="mailto:lowab49083@endibit.com" text:style-name="Internet_20_link" text:visited-style-name="Visited_20_Internet_20_Link">Julius Schmitt</text:a> 2025/07/22 08:4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28:05</meta:creation-date>
    <dc:creator>Generated</dc:creator>
    <dc:date>2026-09-13T10::28:05</dc:date>
    <dc:language>en-US</dc:language>
    <meta:editing-cycles>1</meta:editing-cycles>
    <meta:editing-duration>PT0S</meta:editing-duration>
    <dc:title>theben</dc:title>
  </office:meta>
</office:document-meta>
</file>